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erritorio:sgomberi:spazi-sgomberati:villalauricella"/>L'occupazione della villa storica, di proprietà della società Malica Spa, riconducibile all'Ordine dei Cavalieri di Malta, è stata sgomberata il 27 gennaio 2016. 
“Dal 2013 all'interno di Villa Lauricella hanno trovato un alloggio 10 nuclei familiari, famiglie con minori di cui una malata di cancro, ed un anziano ultraottantenne. Questa occupazione ha rappresentato l'unica soluzione abitativa per molti sfrattati del V municipio che non hanno trovato alcuna assistenza da parte del Comune di Roma. L’occupazione di Villa Lauricella era inserita nella delibera comunale 206/2013 e nella Delibera Regionale per l’emergenza abitativa del 2014, secondo cui tutte le persone erano inserite nelle liste di emergenza abitativa del Comune di Roma e quindi avrebbe dovuto prevedere al momento di lasciare l’occupazione l’inserimento in alloggi pubblici, come per tutte le occupazioni censite nelle delibere che riconoscono alle persone inserite di rientrare nei criteri per l’edilizia residenziale pubblica” (Comunicato ActionDiritti)</text:p>
      <text:p text:style-name="Text_20_body"><draw:frame draw:style-name="media" draw:name="0" text:anchor-type="as-char" draw:z-index="0" svg:width="9.525cm" svg:height="9.525cm"><draw:image xlink:href="/home/reterinfwn/wiki/data/media/territorio/sgomberi/viallalauricella.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erritorio:sgomberi:spazi-sgomberati:villalauricella</dc:title>
  </office:meta>
</office:document-meta>
</file>