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3ecf635a4d69ff38880d8d68c1bb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rialto"/>Chiuso dal 2017. Il Rialto nasce nel 1999, un collettivo di artisti, operatori della cultura e musicisti che dà vita a un centro di produzione unico nella sua composizione, animando gli ambienti del Sant'Ambrogio, reso bene comune della cittadinanza.</text:p>
      <text:p text:style-name="Text_20_body"><draw:frame draw:style-name="media" draw:name="0" text:anchor-type="as-char" draw:z-index="0" svg:width="9.525cm" svg:height="6.35cm"><draw:image xlink:href="Pictures/bc3ecf635a4d69ff38880d8d68c1bba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rialto</dc:title>
  </office:meta>
</office:document-meta>
</file>