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erritorio:sgomberi:spazi-sgomberati:expenicillina"/>Ex Penicillin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sgomberi:spazi-sgomberati:expenicillina</dc:title>
  </office:meta>
</office:document-meta>
</file>