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f610d864158a77cbd42de4bb89c8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racla"/><text:bookmark-start text:name="__RefHeading___racla_1"/><text:bookmark-start text:name="racla"/>RACLA<text:bookmark-end text:name="__RefHeading___racla_1"/><text:bookmark-end text:name="racla"/></text:h>
      <text:h text:style-name="Heading_20_4" text:outline-level="4"><text:bookmark-start text:name="__RefHeading___la_mappa_del_diy_do_it_yourself_2"/><text:bookmark-start text:name="la_mappa_del_diy_do_it_yourself"/>La mappa del DiY (Do it Yourself)<text:bookmark-end text:name="__RefHeading___la_mappa_del_diy_do_it_yourself_2"/><text:bookmark-end text:name="la_mappa_del_diy_do_it_yourself"/></text:h>
      <text:p text:style-name="Horizontal_20_Line"/>
      <text:p text:style-name="Horizontal_20_Line"/>
      <text:p text:style-name="Text_20_body">Vogliamo mappare le realtà romane che si occupano di <text:span text:style-name="Strong_20_Emphasis">autoproduzione artistica, riciclo creativo e/o d’artigianato</text:span>… spazi dove ,chi ne fruisce, sia nella posizione d’accedere ai mezzi di produzione necessaria e ne possa usufruire per creare liberamente. <draw:frame draw:style-name="medialeft" draw:name="0" text:anchor-type="paragraph" draw:z-index="0" svg:width="13.229166666667cm" svg:height="7.44140625cm"><draw:image xlink:href="Pictures/cef610d864158a77cbd42de4bb89c8ff.jpg" xlink:type="simple" xlink:show="embed" xlink:actuate="onLoad"/></draw:frame>
Spazi che siano da volano per l’espressione di sé, creazione di contenuti e di utilità materiali,  diffusione di saperi e/o idee; </text:p>
      <text:p text:style-name="Text_20_body">spazi che possano esser incentivo per una produzione economica sostenibile socialmente ed includente, </text:p>
      <text:p text:style-name="Text_20_body">Vogliamo mappare insomma beni comuni economici e non, caratterizzati, quindi, da alto grado d’accessibilità: economica, decisionale, geografica.</text:p>
      <text:p text:style-name="Text_20_body">Lo vogliamo fare per:</text:p>
      <text:list text:style-name="Numbering_20_1" text:continue-numbering="false">
        <text:list-item>
          <text:p text:style-name="Numbering_20_1_Content_First"> Interazioni interne (messa in rete) alla rete e progettualità condivise </text:p>
        </text:list-item>
        <text:list-item>
          <text:p text:style-name="Numbering_20_1_Content"> Comunicazione e fruizione verso l’esterno</text:p>
        </text:list-item>
        <text:list-item>
          <text:p text:style-name="Numbering_20_1_Content_Last"> Scalare e replicare buone pratiche artistiche (cooperazione e diffusione)</text:p>
        </text:list-item>
      </text:list>
      <text:p text:style-name="Text_20_body">Compila il  <text:a xlink:type="simple" xlink:href="https://ee.kobotoolbox.org/x/tR8wymvI" text:style-name="Internet_20_link" text:visited-style-name="Visited_20_Internet_20_Link">questionario</text:a> affinchè la tua realtà sia mappata!
n.b. Ogni realtà mappata avrà a disposizione uno spazio dedicato wiki per raccontarsi, farsi conoscere.</text:p>
      <text:p text:style-name="Horizontal_20_Line"/>
      <text:p text:style-name="Text_20_body"><text:a xlink:type="simple" xlink:href="https://wiki.reter.info/territorio:racla:atelierdellearti" text:style-name="Internet_20_link" text:visited-style-name="Visited_20_Internet_20_Link">Atelier delle arti - Lab!Puzzle</text:a><text:a xlink:type="simple" xlink:href="https://wiki.reter.info/territorio:racla:bencivenga" text:style-name="Internet_20_link" text:visited-style-name="Visited_20_Internet_20_Link">Bencivenga</text:a><text:a xlink:type="simple" xlink:href="https://wiki.reter.info/territorio:racla:heleterskelter" text:style-name="Internet_20_link" text:visited-style-name="Visited_20_Internet_20_Link">Helter Skelter - La Strada</text:a><text:a xlink:type="simple" xlink:href="https://wiki.reter.info/territorio:racla:lewecie.crew" text:style-name="Internet_20_link" text:visited-style-name="Visited_20_Internet_20_Link">LeWecie.cr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racla</dc:title>
  </office:meta>
</office:document-meta>
</file>