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b2114b08ead51561bd9adb3940b6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ragusa"/><text:bookmark-start text:name="__RefHeading___ex_rimessa_piazza_ragusa_1"/><text:bookmark-start text:name="ex_rimessa_piazza_ragusa"/>Ex Rimessa Piazza Ragusa<text:bookmark-end text:name="__RefHeading___ex_rimessa_piazza_ragusa_1"/><text:bookmark-end text:name="ex_rimessa_piazza_ragusa"/></text:h>
      <text:p text:style-name="Text_20_body"><draw:frame draw:style-name="medialeft" draw:name="0" text:anchor-type="paragraph" draw:z-index="0" svg:width="7.14375cm" svg:height="4.28625cm"><draw:image xlink:href="Pictures/cbb2114b08ead51561bd9adb3940b6bd.jpg" xlink:type="simple" xlink:show="embed" xlink:actuate="onLoad"/></draw:frame></text:p>
      <text:p text:style-name="Text_20_body"><text:span text:style-name="Strong_20_Emphasis">Tipologia</text:span>: Fabbricati + pertinenza<text:line-break/>
<text:span text:style-name="Strong_20_Emphasis">Indirizzo</text:span>: Municipio VII - Piazza Ragusa, Via Tuscolana, Via dei Rogazionisti, Via Verbania<text:line-break/>
<text:span text:style-name="Strong_20_Emphasis">Datazione</text:span>: 1928-1930/1935<text:line-break/>
<text:span text:style-name="Strong_20_Emphasis">Stato</text:span>: in abbandono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Text_20_body">L'edificio fu progettato da <text:span text:style-name="Strong_20_Emphasis">Rodolfo Stoelker</text:span>, uno dei più innovativi <text:span text:style-name="Strong_20_Emphasis">pionieri del cemento armato</text:span> a Roma, come deposito della <text:span text:style-name="Strong_20_Emphasis">STA</text:span> (Società Trasporti Automobilistici), divenuta poi <text:span text:style-name="Strong_20_Emphasis">ATAG</text:span> e infine <text:span text:style-name="Strong_20_Emphasis">ATAC</text:span>.</text:p>
      <text:p text:style-name="Text_20_body">È rimasto attivo come deposito di autobus sino a 10 anni fa e dopo anni di incuria e di ipotesi di utilizzazione, grazie ad una forte mobilitazione di comitati e di cittadini, si ricomincia a parlare di una sua possibile rifunzionalizzazione.</text:p>
      <text:p text:style-name="Text_20_body">Attualmente è proprietà di <text:span text:style-name="Strong_20_Emphasis">ATAC Patrimonio</text:span> e fa parte degli immobili di tale società, da “valorizzare” in base alla Delibera 39/2011. Nell'ultimo Bilancio (approvato dalla Giunta ma ancora non passato in aula consiliare) della Società proprietaria (2016) si prevede ancora la sua vendita previo cambio di destinazione d'uso. Sono previsti, a parte gli standard urbanistici di legge:<text:line-break/>
mq 7.511 a residenziale<text:line-break/>
mq. 11.450 a ricettivo<text:line-break/>
mq. 1.339 a commerciale.</text:p>
      <text:p text:style-name="Text_20_body">Nel 2015 è stato notificato il decreto di apposizione di vincolo di interesse storico-artistico.</text:p>
      <text:h text:style-name="Heading_20_3" text:outline-level="3"><text:bookmark-start text:name="__RefHeading___weblink_2"/><text:bookmark-start text:name="weblink"/>WebLink<text:bookmark-end text:name="__RefHeading___weblink_2"/><text:bookmark-end text:name="weblink"/></text:h>
      <text:list text:style-name="List_20_1" text:continue-numbering="false">
        <text:list-item>
          <text:p text:style-name="List_20_1_Content_First"> 04/12/2017 <text:a xlink:type="simple" xlink:href="https://www.altgiornalepartecipato.it/2017/12/04/patrimonio-pubblico-a-rischio-lex-sta-tra-concordato-e-privatizzazione/" text:style-name="Internet_20_link" text:visited-style-name="Visited_20_Internet_20_Link">Patrimonio pubblico a rischio. L’ex-Sta tra concordato e privatizzazione</text:a></text:p>
        </text:list-item>
        <text:list-item>
          <text:p text:style-name="List_20_1_Content"> 28/05/2017 <text:a xlink:type="simple" xlink:href="http://ricerca.repubblica.it/repubblica/archivio/repubblica/2017/05/28/ex-stefer-il-gioiello-del-900-lasciato-in-abbandono-nel-giovanniRoma08.html" text:style-name="Internet_20_link" text:visited-style-name="Visited_20_Internet_20_Link">Ex Stefer, il gioiello del 900 lasciato in abbandono nel cuore di San Giovanni</text:a></text:p>
        </text:list-item>
        <text:list-item>
          <text:p text:style-name="List_20_1_Content"> 24/05/2017 <text:a xlink:type="simple" xlink:href="https://lasalitadelquadraro.wordpress.com/2017/05/24/lex-stazione-dellatac-di-piazza-ragusa-verso-una-nuova-funzione-per-migliorare-il-piano-della-mobilita-sostenibile-in-citta/" text:style-name="Internet_20_link" text:visited-style-name="Visited_20_Internet_20_Link">L’ex stazione dell’Atac di Piazza Ragusa verso una nuova funzione per migliorare il piano della mobilità sostenibile in città</text:a></text:p>
        </text:list-item>
        <text:list-item>
          <text:p text:style-name="List_20_1_Content_Last"> 03/11/2014 <text:a xlink:type="simple" xlink:href="http://www.archidiap.com/opera/rimessa-tuscolana/" text:style-name="Internet_20_link" text:visited-style-name="Visited_20_Internet_20_Link">Rimessa Tuscolana (di R. Stoeckler su archidiap.com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facebook.com/Salviamo-lex-deposito-Atac-di-Piazza-Ragusa-dalla-speculazione-1493108087617961/" text:style-name="Internet_20_link" text:visited-style-name="Visited_20_Internet_20_Link">Pagina Facebook "Salviamo l'ex deposito Atac di Piazza Ragusa dalla speculazione"</text:a></text:p>
        </text:list-item>
      </text:list>
      <text:p text:style-name="Horizontal_20_Line"/>
      <text:p text:style-name="Text_20_body"><text:span text:style-name="Strong_20_Emphasis"><text:a xlink:type="simple" xlink:href="https://wiki.reter.info/territorio:patrimonio:atac:ragus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ragusa</dc:title>
  </office:meta>
</office:document-meta>
</file>