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8379cb2c9c48d5479055acc264ec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luciosestio"/><text:bookmark-start text:name="__RefHeading___ex_sottostazione_elettrica_lucio_sestio_1"/><text:bookmark-start text:name="ex_sottostazione_elettrica_lucio_sestio"/>Ex Sottostazione Elettrica Lucio Sestio<text:bookmark-end text:name="__RefHeading___ex_sottostazione_elettrica_lucio_sestio_1"/><text:bookmark-end text:name="ex_sottostazione_elettrica_lucio_sestio"/></text:h>
      <text:p text:style-name="Text_20_body"><draw:frame draw:style-name="medialeft" draw:name="0" text:anchor-type="paragraph" draw:z-index="0" svg:width="7.14375cm" svg:height="4.7625cm"><draw:image xlink:href="Pictures/c98379cb2c9c48d5479055acc264ec1b.jpg" xlink:type="simple" xlink:show="embed" xlink:actuate="onLoad"/></draw:frame></text:p>
      <text:p text:style-name="Text_20_body"><text:span text:style-name="Strong_20_Emphasis">Tipologia</text:span>: Fabbricati + terreno<text:line-break/>
<text:span text:style-name="Strong_20_Emphasis">Indirizzo</text:span>: Municipio VII - Via Lucio Sestio, 10<text:line-break/>
<text:span text:style-name="Strong_20_Emphasis">Datazione</text:span>: <text:line-break/>
<text:span text:style-name="Strong_20_Emphasis">Stato</text:span>: Uso civico informale “Lucha y Siesta”</text:p>
      <text:p text:style-name="Text_20_body"><text:span text:style-name="Strong_20_Emphasis">Valorizzazione/alienazione del patrimonio immobiliare ATAC</text:span></text:p>
      <text:h text:style-name="Heading_20_3" text:outline-level="3"><text:bookmark-start text:name="__RefHeading___lucha_y_siesta_casa_delle_donne_2"/><text:bookmark-start text:name="lucha_y_siesta_casa_delle_donne"/>Lucha y Siesta – Casa delle donne<text:bookmark-end text:name="__RefHeading___lucha_y_siesta_casa_delle_donne_2"/><text:bookmark-end text:name="lucha_y_siesta_casa_delle_donne"/></text:h>
      <text:p text:style-name="Text_20_body"><text:a xlink:type="simple" xlink:href="https://luchaysiesta.wordpress.com/" text:style-name="Internet_20_link" text:visited-style-name="Visited_20_Internet_20_Link">https://luchaysiesta.wordpress.com/</text:a></text:p>
      <text:p text:style-name="Text_20_body">“La Casa delle Donne Lucha y Siesta nasce nel 2008 dal recupero e dalla valorizzazione di una palazzina degli anni ’20 di proprietà dell’Atac nella zona di Cinecittà. Negli anni questo luogo abbandonato si è trasformato in uno spazio materiale e simbolico di autodeterminazione delle donne.” [...]</text:p>
      <text:p text:style-name="Text_20_body">“Pur avendo avuto informali riconoscimenti dal mondo istituzionale, Lucha y Siesta non riceve finanziamenti e non può partecipare ai bandi, resistiamo quindi grazie ai contributi volontari di chi crede nel progetto. Secondo la legge lo stabile è “abusivamente occupato” e sotto sgombero, secondo noi, invece, è “legittimamente valorizzato” e dovrebbe essere assegnato all’Associazione che lo anima. Ciò permetterebbe l’accesso a piccoli finanziamenti per la ristrutturazione, l’avvio di nuove attività e la stipula di convenzioni con le Università ed altri soggetti in modo da restituire alla città un bene valorizzato unito con un modello di intervento nuovo e sostenibile.”</text:p>
      <text:p text:style-name="Horizontal_20_Line"/>
      <text:p text:style-name="Text_20_body"><text:span text:style-name="Strong_20_Emphasis"><text:a xlink:type="simple" xlink:href="https://wiki.reter.info/territorio:patrimonio:atac:luciosestio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luciosestio</dc:title>
  </office:meta>
</office:document-meta>
</file>