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"/><text:bookmark-start text:name="__RefHeading___mappingat_1"/><text:bookmark-start text:name="mappingat"/>MappinGAT<text:bookmark-end text:name="__RefHeading___mappingat_1"/><text:bookmark-end text:name="mappingat"/></text:h>
      <text:p text:style-name="Text_20_body">Url mappa: <text:a xlink:type="simple" xlink:href="https://umap.openstreetmap.fr/it/map/mappa-di-sintesi_543353" text:style-name="Internet_20_link" text:visited-style-name="Visited_20_Internet_20_Link">https://umap.openstreetmap.fr/it/map/mappa-di-sintesi_543353</text:a></text:p>
      <text:p text:style-name="Horizontal_20_Line"/>
      <text:p text:style-name="Horizontal_20_Line"/>
      <text:p text:style-name="Text_20_body">Il Gruppo Ambiente e Territorio (GAT) della Libera Assemblea Centocelle (LAC), in collaborazione con il progetto di ricerca MenteLocale (Dipartimento di Ingegneria Civile, Edile e Ambientale dell'Università “La Sapienza”), sta sviluppando un percorso di mappatura critica e partecipativa di un'area del quadrante Est della capitale, che comprende Centocelle e altri quartieri e aree verdi circostanti (Casilino, Quadraro, Alessandrino, Tor Tre Teste, Torre Spaccata).</text:p>
      <text:p text:style-name="Text_20_body">Il percorso ha la finalità di sviluppare un modello di produzione dal basso di conoscenza territoriale che supporti efficacemente iniziative e progettualità locali di reti di cittadinanza attiva e movimenti. A questo scopo si sono predisposti strumenti e processi che, fondati su interazioni sia online che offline, consentano di svolgere le seguenti azioni:</text:p>
      <text:list text:style-name="List_20_1" text:continue-numbering="false">
        <text:list-item>
          <text:p text:style-name="List_20_1_Content_First"> aggregare, condividere e incrementare la conoscenza territoriale disponibile;</text:p>
        </text:list-item>
        <text:list-item>
          <text:p text:style-name="List_20_1_Content"> generare dati e informazioni a partire da osservazioni dirette</text:p>
        </text:list-item>
        <text:list-item>
          <text:p text:style-name="List_20_1_Content_Last"> georeferenziare (localizzare su mappa) narrazioni ed esperienze soggettiv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</dc:title>
  </office:meta>
</office:document-meta>
</file>