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ritorio:lac:mappingat:02dati:verde:teoli"/><text:bookmark-start text:name="__RefHeading___parco_filippo_teoli_1"/><text:bookmark-start text:name="parco_filippo_teoli"/>Parco Filippo Teoli<text:bookmark-end text:name="__RefHeading___parco_filippo_teoli_1"/><text:bookmark-end text:name="parco_filippo_teoli"/></text:h>
      <text:p text:style-name="Text_20_body">Url mappa: <text:a xlink:type="simple" xlink:href="https://umap.openstreetmap.fr/it/map/mappa-del-verde_518591#17/41.87997/12.55940" text:style-name="Internet_20_link" text:visited-style-name="Visited_20_Internet_20_Link">https://umap.openstreetmap.fr/it/map/mappa-del-verde_518591#17/41.87997/12.55940</text:a></text:p>
      <text:h text:style-name="Heading_20_1" text:outline-level="1"><text:bookmark-start text:name="__RefHeading___descrizione_2"/><text:bookmark-start text:name="descrizione"/>Descrizione<text:bookmark-end text:name="__RefHeading___descrizione_2"/><text:bookmark-end text:name="descrizione"/></text:h>
      <text:p text:style-name="Preformatted_20_Text">=====<text:s text:c="2"/>Inquadramento territoriale =====</text:p>
      <text:p text:style-name="Text_20_body">Il parco Filippo Teoli è situato nel quartiere di Villa De Sanctis e si estende tra Viale della Primavera e Via F.Ferraironi. Rappresenta un bel polmone verde per la scuola media F. Baracca, l'elementare Iqbal Masih e l'asilo nido Fata Primavera. Il parco Filippo Teoli, detto anche Parco di Viale della Primavera, nasce nel 1996 su un'area abbandonata compresa tra la zona Casilino 23 e Viale della Primavera. L'azione di bonifica e riqualificazione ha previsto la sistemazione dell'area attraverso materiali da recupero (tufo, ghiaia e legno) a basso impatto ambientale. Ad oggi lo spazio offre un parco giochi ( a pagamento) e un orto botanico. E' presente anche un area di cani attrezzata. Il Parco prende il nome da gioielliere romano Filippo Teoli (1806 Roma-1844); divenne celebre come burattinaio nel teatrino di palazzo Fiano dove creò la maschera romanesca di Cassandrino.</text:p>
      <text:h text:style-name="Heading_20_3" text:outline-level="3"><text:bookmark-start text:name="__RefHeading___accessibilita_e_fruizione_parco_3"/><text:bookmark-start text:name="accessibilita_e_fruizione_parco"/>Accessibilità e fruizione parco<text:bookmark-end text:name="__RefHeading___accessibilita_e_fruizione_parco_3"/><text:bookmark-end text:name="accessibilita_e_fruizione_parco"/></text:h>
      <text:p text:style-name="Text_20_body">Il parco ha un estensione di 16.596 m2, ci sono varie strutture che costeggiano il Parco, e sono la scuola d'infanzia di Via Guattari, la scuola media Francesco baracca e la scuola elementare Iqbal masih. L'intera area che si trova in un punto strategico è ridotto a semplice corridioio di attraversamento che viene utilizzato per raggiungere Viale della Primavera e la vicina Centocelle. Parallelamente, di fronte l'area gioco smantellata è stata recintata una porzione di parco che viene gestita da un centro anziani, figlio di un investimento che si rivelò pessimo (fatto dall'allora Municiipo VI); agli inizi degli anni 2000 furono spesi oltre 30.000 euro per la realizzazione di tale struttura. Furono realizzati alcuni gazebo, panchine e una fontanella e posizionate due casette di legno. tutto ciò fu assegnato ad un'associazione a cui poi è stato tolto (Alessandro Moriconi - 21 Marzo 2017 articolo di abitarearoma.it). Allo stato attuale risulta sottoutilizzata, mentre, nella parte opposta del parco, tra viale della Primavera e Via Oberdan Petrini, è attivo un impianto ricreativo ma a pagamento (bibo babo parco giochi) confinante con l'asilo Nido Fata Primavera, vi è la presenza di un giostraio che vi fu trasferito in occasione dell'avvio del cantiere della metro C fermata Gardenie. Un'attività che, stando a quanto ebbe a dichiarare in una seduta di Consiglio l'ex Presidente della Commissione Speciale Massimo Piccardi (Alessandro Moriconi - 12 Novembre 2013 Articolo Abitarearoma.it), occuperebbe una superficie tripla rispetto a quanto autorizzato. </text:p>
      <text:p text:style-name="Text_20_body"><text:span text:style-name="Emphasis">fonte: <text:a xlink:type="simple" xlink:href="https://abitarearoma.it/urge-trasparenza-sulle-aree-verdi-date-concessione-nel-v-municipio/" text:style-name="Internet_20_link" text:visited-style-name="Visited_20_Internet_20_Link">articolo di Abitareroma.it</text:a></text:span></text:p>
      <text:p text:style-name="Text_20_body">Una parte del parco è stato assegnato all'Associzione no-profit 100 Zampe che vi hanno realizzato uno spazio per la sgambatura degli amici a 4 zampe (2014). La poca presenza del Municipio Roma V non ha reso disponibile però l'area di un impianto di illuminazione e tutt'ora presenta tale peculiarietà. </text:p>
      <text:h text:style-name="Heading_20_2" text:outline-level="2"><text:bookmark-start text:name="__RefHeading___accessibilita_e_fruizione_parco_4"/><text:bookmark-start text:name="accessibilita_e_fruizione_parco1"/>Accessibilità e fruizione Parco<text:bookmark-end text:name="__RefHeading___accessibilita_e_fruizione_parco_4"/><text:bookmark-end text:name="accessibilita_e_fruizione_parco1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lac:mappingat:02dati:verde:teoli</dc:title>
  </office:meta>
</office:document-meta>
</file>