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lac:mappingat:02dati:verde:mistica"/><text:bookmark-start text:name="__RefHeading___parco_della_mistica_1"/><text:bookmark-start text:name="parco_della_mistica"/>Parco della Mistica<text:bookmark-end text:name="__RefHeading___parco_della_mistica_1"/><text:bookmark-end text:name="parco_della_mistica"/></text:h>
      <text:p text:style-name="Text_20_body">Url mappa: <text:a xlink:type="simple" xlink:href="https://umap.openstreetmap.fr/it/map/mappa-di-sintesi_543353#14/41.8835/12.5797" text:style-name="Internet_20_link" text:visited-style-name="Visited_20_Internet_20_Link">https://umap.openstreetmap.fr/it/map/mappa-di-sintesi_543353#14/41.8835/12.5797</text:a></text:p>
      <text:p text:style-name="Text_20_body"><text:span text:style-name="Strong_20_Emphasis">Superficie</text:span>: 230 ha c.a</text:p>
      <text:p text:style-name="Text_20_body"><text:span text:style-name="Strong_20_Emphasis">Proprietà</text:span>: Mista</text:p>
      <text:p text:style-name="Text_20_body"><text:span text:style-name="Strong_20_Emphasis">ZU</text:span>: 7f Casetta Mistica, 7h Omo, 8b Torre Maura</text:p>
      <text:p text:style-name="Text_20_body"><text:span text:style-name="Strong_20_Emphasis">Foglio</text:span>: 664, 647, 650</text:p>
      <text:p text:style-name="Text_20_body"><text:span text:style-name="Strong_20_Emphasis">Vincoli</text:span>: Fasce di rispetto su vincoli puntuali, art. 41 e 44 PTPR; Tracciati antichi, art.42 PTPR; Fosso Tor Tre Teste RD 17/02/1910. Ampie zone prive di vincolistica</text:p>
      <text:p text:style-name="Text_20_body"><text:span text:style-name="Strong_20_Emphasis">Destinazione d’uso attuale</text:span>: Verde pubblico e servizi di livello locale</text:p>
      <text:p text:style-name="Text_20_body"><text:a xlink:type="simple" xlink:href="http://www.duaslauros.it/allegati%20Tor%20Tre%20Teste/WWF_Tutela_ToR_Tre_Teste_Mistica_Casa_Calda%20.pdf" text:style-name="Internet_20_link" text:visited-style-name="Visited_20_Internet_20_Link">http://www.duaslauros.it/allegati%20Tor%20Tre%20Teste/WWF_Tutela_ToR_Tre_Teste_Mistica_Casa_Calda%20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lac:mappingat:02dati:verde:mistica</dc:title>
  </office:meta>
</office:document-meta>
</file>