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lac:mappingat:02dati:verde:exsnia"/><text:bookmark-start text:name="__RefHeading___comprensorio_ex_snia_viscosa_-_lago_bullicante_1"/><text:bookmark-start text:name="comprensorio_ex_snia_viscosa_-_lago_bullicante"/>Comprensorio ex Snia Viscosa - Lago Bullicante<text:bookmark-end text:name="__RefHeading___comprensorio_ex_snia_viscosa_-_lago_bullicante_1"/><text:bookmark-end text:name="comprensorio_ex_snia_viscosa_-_lago_bullicante"/></text:h>
      <text:p text:style-name="Text_20_body">Url mappa: <text:a xlink:type="simple" xlink:href="https://umap.openstreetmap.fr/it/map/mappa-di-sintesi_543353#14/41.8835/12.5797" text:style-name="Internet_20_link" text:visited-style-name="Visited_20_Internet_20_Link">https://umap.openstreetmap.fr/it/map/mappa-di-sintesi_543353#14/41.8835/12.5797</text:a></text:p>
      <text:p text:style-name="Text_20_body"><text:span text:style-name="Strong_20_Emphasis">Superficie</text:span>: 15 ha c.a</text:p>
      <text:p text:style-name="Text_20_body"><text:span text:style-name="Strong_20_Emphasis">Proprietà</text:span>: Privata (Società Ponente ’78 s.r.l – Gruppo Pulcini)</text:p>
      <text:p text:style-name="Text_20_body"><text:span text:style-name="Strong_20_Emphasis">ZU</text:span>: 6A Torpignattara</text:p>
      <text:p text:style-name="Text_20_body"><text:span text:style-name="Strong_20_Emphasis">Foglio</text:span>: 620</text:p>
      <text:p text:style-name="Text_20_body"><text:span text:style-name="Strong_20_Emphasis">Vincoli</text:span>: Monumento Naturale su una parte dell’area (DPRL n.108 30 del giugno 2020 art.38 PTPR); vincolo area boscata su una parte (art. 39 PTPR); Vincolo paesistico Ad Duas Lauros D.M. del 21.10.1995</text:p>
      <text:p text:style-name="Text_20_body"><text:span text:style-name="Strong_20_Emphasis">Destinazione d’uso attuale</text:span>: Verde pubblico e servizi pubblici di livello locale e servizi privati nella parte dell’ex fabbr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lac:mappingat:02dati:verde:exsnia</dc:title>
  </office:meta>
</office:document-meta>
</file>