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lac:mappingat:02dati:verde:comprensoriocasilino"/><text:bookmark-start text:name="__RefHeading___comprensorio_casilino_1"/><text:bookmark-start text:name="comprensorio_casilino"/>Comprensorio Casilino<text:bookmark-end text:name="__RefHeading___comprensorio_casilino_1"/><text:bookmark-end text:name="comprensorio_casilino"/></text:h>
      <text:p text:style-name="Text_20_body"><text:a xlink:type="simple" xlink:href="http://www.duaslauros.it/SDO/Lettera_per_comprensorio_casilino_SDO.pdf" text:style-name="Internet_20_link" text:visited-style-name="Visited_20_Internet_20_Link">http://www.duaslauros.it/SDO/Lettera_per_comprensorio_casilino_SDO.pdf</text:a> (vincolo paesistico)
<text:a xlink:type="simple" xlink:href="https://drive.google.com/file/d/1MGfldbsDFvEqf05Nz-vCJs8ZmPRKmmqe/view" text:style-name="Internet_20_link" text:visited-style-name="Visited_20_Internet_20_Link">https://drive.google.com/file/d/1MGfldbsDFvEqf05Nz-vCJs8ZmPRKmmqe/view</text:a> (perimetro, vincoli archeologici e aree destinate a verde da prg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lac:mappingat:02dati:verde:comprensoriocasilino</dc:title>
  </office:meta>
</office:document-meta>
</file>