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guideveraci:centocelle"/><text:bookmark-start text:name="__RefHeading___guida_verace_di_centocelle_prova_1"/><text:bookmark-start text:name="guida_verace_di_centocelle_prova"/>Guida verace di Centocelle [prova]<text:bookmark-end text:name="__RefHeading___guida_verace_di_centocelle_prova_1"/><text:bookmark-end text:name="guida_verace_di_centocelle_prov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guideveraci:centocelle</dc:title>
  </office:meta>
</office:document-meta>
</file>