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donne"/><text:bookmark-start text:name="__RefHeading___la_citta_delle_donne_1"/><text:bookmark-start text:name="la_citta_delle_donne"/>La città delle donne<text:bookmark-end text:name="__RefHeading___la_citta_delle_donne_1"/><text:bookmark-end text:name="la_citta_delle_donne"/></text:h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astListParagraph_List_20_1_Content_Fir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donne</dc:title>
  </office:meta>
</office:document-meta>
</file>