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ritorio:cultura"/><text:bookmark-start text:name="__RefHeading___cultura_a_roma_1"/><text:bookmark-start text:name="cultura_a_roma"/>Cultura a Roma<text:bookmark-end text:name="__RefHeading___cultura_a_roma_1"/><text:bookmark-end text:name="cultura_a_roma"/></text:h>
      <text:h text:style-name="Heading_20_2" text:outline-level="2"><text:bookmark-start text:name="__RefHeading___gestione_2"/><text:bookmark-start text:name="gestione"/>Gestione<text:bookmark-end text:name="__RefHeading___gestione_2"/><text:bookmark-end text:name="gestione"/></text:h>
      <text:p text:style-name="Text_20_body">L'accesso a questa categoria è riservato al gruppo di lavoro @cultur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cultura</dc:title>
  </office:meta>
</office:document-meta>
</file>