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407c5ef36034d4c97d45ec6a2194848.jpg"/>
  <manifest:file-entry manifest:media-type="image/jpeg" manifest:full-path="Pictures/aad0029b39431de518b402a9f56fc149.jpg"/>
  <manifest:file-entry manifest:media-type="image/jpeg" manifest:full-path="Pictures/2c9dcb12bc9bbe367f405fee1289b5f5.jpg"/>
  <manifest:file-entry manifest:media-type="image/jpeg" manifest:full-path="Pictures/dcd2987a770e29f79d55e547b13dff29.jpg"/>
  <manifest:file-entry manifest:media-type="image/jpeg" manifest:full-path="Pictures/4ac514443722bd1e5fa9a7b9e5bebc2e.jpg"/>
  <manifest:file-entry manifest:media-type="image/jpeg" manifest:full-path="Pictures/2cc05cf6a1343c11c0a345eb760ef1a8.jpg"/>
  <manifest:file-entry manifest:media-type="image/jpeg" manifest:full-path="Pictures/2366aa53819ba5a1e79dc96834e203dc.jpg"/>
  <manifest:file-entry manifest:media-type="image/jpeg" manifest:full-path="Pictures/4ed9a6fee27818346ec6b0125f689989.jpg"/>
  <manifest:file-entry manifest:media-type="image/jpeg" manifest:full-path="Pictures/e0c3309e52a6778c0045ec2d123a9f7c.jpg"/>
  <manifest:file-entry manifest:media-type="image/jpeg" manifest:full-path="Pictures/46b7294f22f447a9c2e70bbf974ac2b8.jpg"/>
  <manifest:file-entry manifest:media-type="image/jpeg" manifest:full-path="Pictures/12614a6628f3ce6b93c4eda340fda12f.jpg"/>
  <manifest:file-entry manifest:media-type="image/jpeg" manifest:full-path="Pictures/ef5c11acc84130a0db747f4dd537ec76.jpg"/>
  <manifest:file-entry manifest:media-type="image/jpeg" manifest:full-path="Pictures/871d31e47deaacc72796190b536591b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rt"/><text:bookmark-start text:name="__RefHeading___reterwiki_wiki_territoriale_1"/><text:bookmark-start text:name="reterwiki_wiki_territoriale"/>ReTerWiki // Wiki territoriale<text:bookmark-end text:name="__RefHeading___reterwiki_wiki_territoriale_1"/><text:bookmark-end text:name="reterwiki_wiki_territoriale"/></text:h>
      <text:p text:style-name="Text_20_body">
Benvenuto nel ReTerWiki, piattaforma di documentazione collaborativa e ​<text:span text:style-name="Emphasis">knowledge base</text:span> territoriale del collettivo ReTer (Reti &amp; Territorio) e altri contributori della community.</text:p>
      <text:p text:style-name="Text_20_body"><text:a xlink:type="simple" xlink:href="https://wiki.reter.info/territorio" text:style-name="Internet_20_link" text:visited-style-name="Visited_20_Internet_20_Link">Territorio</text:a> <text:a xlink:type="simple" xlink:href="https://wiki.reter.info/howto" text:style-name="Internet_20_link" text:visited-style-name="Visited_20_Internet_20_Link">HowTo</text:a> <text:a xlink:type="simple" xlink:href="https://wiki.reter.info/wiki:welcome" text:style-name="Internet_20_link" text:visited-style-name="Visited_20_Internet_20_Link">Guide</text:a></text:p>
      <text:h text:style-name="Heading_20_2" text:outline-level="2"><text:bookmark-start text:name="__RefHeading___mappe_collaborative_2"/><text:bookmark-start text:name="mappe_collaborative"/>Mappe collaborative<text:bookmark-end text:name="__RefHeading___mappe_collaborative_2"/><text:bookmark-end text:name="mappe_collaborative"/></text:h>
      <text:p text:style-name="Text_20_body"><draw:a xlink:type="simple" xlink:href="https://wiki.reter.info/territorio:lac"><draw:frame draw:style-name="media" draw:name="LAC - Libera Assemblea Centocelle Legend" text:anchor-type="as-char" draw:z-index="0" svg:width="7.9375cm"><draw:text-box><text:p text:style-name="legendcenter"><draw:frame draw:style-name="media" draw:name="LAC - Libera Assemblea Centocelle" text:anchor-type="as-char" draw:z-index="0" svg:width="7.9375cm" svg:height="10.054166666667cm"><draw:image xlink:href="Pictures/d407c5ef36034d4c97d45ec6a2194848.jpg" xlink:type="simple" xlink:show="embed" xlink:actuate="onLoad"/></draw:frame>LAC - Libera Assemblea Centocelle</text:p></draw:text-box></draw:frame></draw:a>
<draw:a xlink:type="simple" xlink:href="https://wiki.reter.info/territorio:mutualismo"><draw:frame draw:style-name="media" draw:name="Rete per i diritti del mutualismo Legend" text:anchor-type="as-char" draw:z-index="0" svg:width="7.9375cm"><draw:text-box><text:p text:style-name="legendcenter"><draw:frame draw:style-name="media" draw:name="Rete per i diritti del mutualismo" text:anchor-type="as-char" draw:z-index="1" svg:width="7.9375cm" svg:height="10.054166666667cm"><draw:image xlink:href="Pictures/aad0029b39431de518b402a9f56fc149.jpg" xlink:type="simple" xlink:show="embed" xlink:actuate="onLoad"/></draw:frame>Rete per i diritti del mutualismo</text:p></draw:text-box></draw:frame></draw:a>
<draw:a xlink:type="simple" xlink:href="https://wiki.reter.info/territorio:donne"><draw:frame draw:style-name="media" draw:name="La città delle donne Legend" text:anchor-type="as-char" draw:z-index="0" svg:width="7.9375cm"><draw:text-box><text:p text:style-name="legendcenter"><draw:frame draw:style-name="media" draw:name="La città delle donne" text:anchor-type="as-char" draw:z-index="2" svg:width="7.9375cm" svg:height="10.054166666667cm"><draw:image xlink:href="Pictures/2c9dcb12bc9bbe367f405fee1289b5f5.jpg" xlink:type="simple" xlink:show="embed" xlink:actuate="onLoad"/></draw:frame>La città delle donne</text:p></draw:text-box></draw:frame></draw:a>
<draw:a xlink:type="simple" xlink:href="https://wiki.reter.info/territorio:patrimonio"><draw:frame draw:style-name="media" draw:name="Patrimonio di Roma Legend" text:anchor-type="as-char" draw:z-index="0" svg:width="7.9375cm"><draw:text-box><text:p text:style-name="legendcenter"><draw:frame draw:style-name="media" draw:name="Patrimonio di Roma" text:anchor-type="as-char" draw:z-index="3" svg:width="7.9375cm" svg:height="10.054166666667cm"><draw:image xlink:href="Pictures/dcd2987a770e29f79d55e547b13dff29.jpg" xlink:type="simple" xlink:show="embed" xlink:actuate="onLoad"/></draw:frame>Patrimonio di Roma</text:p></draw:text-box></draw:frame></draw:a>
<draw:a xlink:type="simple" xlink:href="https://wiki.reter.info/territorio:autoproduzione"><draw:frame draw:style-name="media" draw:name="Roma autoprodotta Legend" text:anchor-type="as-char" draw:z-index="0" svg:width="7.9375cm"><draw:text-box><text:p text:style-name="legendcenter"><draw:frame draw:style-name="media" draw:name="Roma autoprodotta" text:anchor-type="as-char" draw:z-index="4" svg:width="7.9375cm" svg:height="10.054166666667cm"><draw:image xlink:href="Pictures/4ac514443722bd1e5fa9a7b9e5bebc2e.jpg" xlink:type="simple" xlink:show="embed" xlink:actuate="onLoad"/></draw:frame>Roma autoprodotta</text:p></draw:text-box></draw:frame></draw:a>
<draw:a xlink:type="simple" xlink:href="https://wiki.reter.info/territorio:filiera_alimentare:gas"><draw:frame draw:style-name="media" draw:name="GAS - Gruppi d'Acquisto Solidali Legend" text:anchor-type="as-char" draw:z-index="0" svg:width="7.9375cm"><draw:text-box><text:p text:style-name="legendcenter"><draw:frame draw:style-name="media" draw:name="GAS - Gruppi d'Acquisto Solidali" text:anchor-type="as-char" draw:z-index="5" svg:width="7.9375cm" svg:height="10.054166666667cm"><draw:image xlink:href="Pictures/2cc05cf6a1343c11c0a345eb760ef1a8.jpg" xlink:type="simple" xlink:show="embed" xlink:actuate="onLoad"/></draw:frame>GAS - Gruppi d'Acquisto Solidali</text:p></draw:text-box></draw:frame></draw:a>
<draw:a xlink:type="simple" xlink:href="https://wiki.reter.info/territorio:acqua:nasonydry"><draw:frame draw:style-name="media" draw:name="Nasonydry. Mappa dei nasoni a secco Legend" text:anchor-type="as-char" draw:z-index="0" svg:width="7.9375cm"><draw:text-box><text:p text:style-name="legendcenter"><draw:frame draw:style-name="media" draw:name="Nasonydry. Mappa dei nasoni a secco" text:anchor-type="as-char" draw:z-index="6" svg:width="7.9375cm" svg:height="10.054166666667cm"><draw:image xlink:href="Pictures/2366aa53819ba5a1e79dc96834e203dc.jpg" xlink:type="simple" xlink:show="embed" xlink:actuate="onLoad"/></draw:frame>Nasonydry. Mappa dei nasoni a secco</text:p></draw:text-box></draw:frame></draw:a>
<draw:a xlink:type="simple" xlink:href="https://wiki.reter.info/territorio:acqua:fontanelle"><draw:frame draw:style-name="media" draw:name="Open fontanelle. Acqua di Roma Legend" text:anchor-type="as-char" draw:z-index="0" svg:width="7.9375cm"><draw:text-box><text:p text:style-name="legendcenter"><draw:frame draw:style-name="media" draw:name="Open fontanelle. Acqua di Roma" text:anchor-type="as-char" draw:z-index="7" svg:width="7.9375cm" svg:height="10.054166666667cm"><draw:image xlink:href="Pictures/4ed9a6fee27818346ec6b0125f689989.jpg" xlink:type="simple" xlink:show="embed" xlink:actuate="onLoad"/></draw:frame>Open fontanelle. Acqua di Roma</text:p></draw:text-box></draw:frame></draw:a>
<draw:a xlink:type="simple" xlink:href="https://wiki.reter.info/territorio:filiera_alimentare:municipio_vii"><draw:frame draw:style-name="media" draw:name="Per una filiera alimentare - Municipio Roma VII Legend" text:anchor-type="as-char" draw:z-index="0" svg:width="7.9375cm"><draw:text-box><text:p text:style-name="legendcenter"><draw:frame draw:style-name="media" draw:name="Per una filiera alimentare - Municipio Roma VII" text:anchor-type="as-char" draw:z-index="8" svg:width="7.9375cm" svg:height="10.054166666667cm"><draw:image xlink:href="Pictures/e0c3309e52a6778c0045ec2d123a9f7c.jpg" xlink:type="simple" xlink:show="embed" xlink:actuate="onLoad"/></draw:frame>Per una filiera alimentare - Municipio Roma VII</text:p></draw:text-box></draw:frame></draw:a>
<draw:a xlink:type="simple" xlink:href="https://wiki.reter.info/territorio:spazi_abbandonati:municipio_vii"><draw:frame draw:style-name="media" draw:name="Spazi abbandonati e sottoutilizzati - Municipio Roma VII Legend" text:anchor-type="as-char" draw:z-index="0" svg:width="7.9375cm"><draw:text-box><text:p text:style-name="legendcenter"><draw:frame draw:style-name="media" draw:name="Spazi abbandonati e sottoutilizzati - Municipio Roma VII" text:anchor-type="as-char" draw:z-index="9" svg:width="7.9375cm" svg:height="10.054166666667cm"><draw:image xlink:href="Pictures/46b7294f22f447a9c2e70bbf974ac2b8.jpg" xlink:type="simple" xlink:show="embed" xlink:actuate="onLoad"/></draw:frame>Spazi abbandonati e sottoutilizzati - Municipio Roma VII</text:p></draw:text-box></draw:frame></draw:a>
<draw:a xlink:type="simple" xlink:href="https://wiki.reter.info/territorio:verde:municipio_vii"><draw:frame draw:style-name="media" draw:name="Non perdere questo treno - Municipio Roma VII Legend" text:anchor-type="as-char" draw:z-index="0" svg:width="7.9375cm"><draw:text-box><text:p text:style-name="legendcenter"><draw:frame draw:style-name="media" draw:name="Non perdere questo treno - Municipio Roma VII" text:anchor-type="as-char" draw:z-index="10" svg:width="7.9375cm" svg:height="10.054166666667cm"><draw:image xlink:href="Pictures/12614a6628f3ce6b93c4eda340fda12f.jpg" xlink:type="simple" xlink:show="embed" xlink:actuate="onLoad"/></draw:frame>Non perdere questo treno - Municipio Roma VII</text:p></draw:text-box></draw:frame></draw:a></text:p>
      <text:h text:style-name="Heading_20_2" text:outline-level="2"><text:bookmark-start text:name="__RefHeading___altre_mappe_3"/><text:bookmark-start text:name="altre_mappe"/>Altre mappe<text:bookmark-end text:name="__RefHeading___altre_mappe_3"/><text:bookmark-end text:name="altre_mappe"/></text:h>
      <text:p text:style-name="Text_20_body"><draw:a xlink:type="simple" xlink:href="https://wiki.reter.info/territorio:filiera_alimentare:mercati_rionali"><draw:frame draw:style-name="media" draw:name="Mercati rionali di Roma Legend" text:anchor-type="as-char" draw:z-index="0" svg:width="7.9375cm"><draw:text-box><text:p text:style-name="legendcenter"><draw:frame draw:style-name="media" draw:name="Mercati rionali di Roma" text:anchor-type="as-char" draw:z-index="11" svg:width="7.9375cm" svg:height="10.054166666667cm"><draw:image xlink:href="Pictures/ef5c11acc84130a0db747f4dd537ec76.jpg" xlink:type="simple" xlink:show="embed" xlink:actuate="onLoad"/></draw:frame>Mercati rionali di Roma</text:p></draw:text-box></draw:frame></draw:a>
<draw:a xlink:type="simple" xlink:href="https://wiki.reter.info/territorio:estate2017"><draw:frame draw:style-name="media" draw:name="Estate romana unofficial 2017 Legend" text:anchor-type="as-char" draw:z-index="0" svg:width="7.9375cm"><draw:text-box><text:p text:style-name="legendcenter"><draw:frame draw:style-name="media" draw:name="Estate romana unofficial 2017" text:anchor-type="as-char" draw:z-index="12" svg:width="7.9375cm" svg:height="10.054166666667cm"><draw:image xlink:href="Pictures/871d31e47deaacc72796190b536591b9.jpg" xlink:type="simple" xlink:show="embed" xlink:actuate="onLoad"/></draw:frame>Estate romana unofficial 2017</text:p></draw:text-box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rt</dc:title>
  </office:meta>
</office:document-meta>
</file>