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ter"/><text:bookmark-start text:name="__RefHeading___reter_1"/><text:bookmark-start text:name="reter"/>ReTer<text:bookmark-end text:name="__RefHeading___reter_1"/><text:bookmark-end text:name="reter"/></text:h>
      <text:p text:style-name="Text_20_body">ReTer è un collettivo impegnato nel facilitare l'incontro tra comunità locali promuovendo l'uso di piattaforme digitali condivise come strumenti abilitanti per stimolare l'approccio collaborativo, la condivisione di conoscenze e immaginario, la formazione di coscienza di luogo e l’innovazione della partecipazione, privilegiando strumenti indipendenti e non profit, con codice e formati aperti.</text:p>
      <text:p text:style-name="Text_20_body">Al centro la piattaforma di WebGis e GeoBlog sviluppata da ReTer, in versione beta, ma anche altre piattaforme coerenti con i principi anzidetti, fornendo supporto, formazione e collaborazione alle comunità territoriali, con l'obiettivo di favorire una maggiore consapevolezza nell'uso delle tecnologie digitali che valorizzi l'interoperabilità e lo status di bene comune alle informazioni digitali.</text:p>
      <text:p text:style-name="Text_20_body">ReTer promuove con questi metodi e strumenti una conoscenza territoriale attraverso l'aggregazione di archivi digitali di dati riguardanti le trasformazioni, le criticità e buone pratiche territoriali, integrando dati geografici, multimediali, visuali e narrativi con i dati territoriali istituzionali, per la realizzazione di un progetto di open data civico sugli aspetti fisici e amministrativi del territorio.</text:p>
      <text:list text:style-name="List_20_1" text:continue-numbering="false">
        <text:list-item>
          <text:p text:style-name="List_20_1_Content_First"> <text:span text:style-name="Strong_20_Emphasis"><text:a xlink:type="simple" xlink:href="https://www.reter.org" text:style-name="Internet_20_link" text:visited-style-name="Visited_20_Internet_20_Link">La piattaforma ReTer (demo)</text:a></text:span></text:p>
        </text:list-item>
        <text:list-item>
          <text:p text:style-name="List_20_1_Content"> <text:a xlink:type="simple" xlink:href="https://www.reter.info/info" text:style-name="Internet_20_link" text:visited-style-name="Visited_20_Internet_20_Link">Informazioni sul progetto</text:a></text:p>
        </text:list-item>
        <text:list-item>
          <text:p text:style-name="List_20_1_Content"> <text:a xlink:type="simple" xlink:href="https://www.reter.info/chi-siamo" text:style-name="Internet_20_link" text:visited-style-name="Visited_20_Internet_20_Link">Chi siamo</text:a></text:p>
        </text:list-item>
        <text:list-item>
          <text:p text:style-name="List_20_1_Content_Last"> <text:a xlink:type="simple" xlink:href="https://www.reter.info/contatti" text:style-name="Internet_20_link" text:visited-style-name="Visited_20_Internet_20_Link">Contatti</text:a></text:p>
        </text:list-item>
      </text:list>
      <text:p text:style-name="Horizontal_20_Line"/>
      <text:p text:style-name="Text_20_body">Le ultime notizie nel nostro <text:a xlink:type="simple" xlink:href="https://www.reter.info" text:style-name="Internet_20_link" text:visited-style-name="Visited_20_Internet_20_Link">Sito Web</text:a>:</text:p>
      <text:list text:style-name="List_20_1" text:continue-numbering="false">
        <text:list-item>
          <text:p text:style-name="LastListParagraph_List_20_1_Content_First"><text:span text:style-name="Emphasis">Si è verificato un errore cercando questo feed: </text:span><text:a xlink:type="simple" xlink:href="https://www.reter.info/?format=feed&amp;type=rss" text:style-name="Internet_20_link" text:visited-style-name="Visited_20_Internet_20_Link">https://www.reter.info/?format=feed&amp;type=rs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eter</dc:title>
  </office:meta>
</office:document-meta>
</file>